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1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text-align="center" fo:line-height="0.3104in" fo:margin-left="0in">
        <style:tab-stops/>
      </style:paragraph-properties>
      <style:text-properties fo:font-weight="bold" style:font-weight-asian="bold" style:font-weight-complex="bold" fo:font-size="18pt" style:font-size-asian="18pt" style:font-size-complex="18pt"/>
    </style:style>
    <style:style style:name="P2" style:parent-style-name="本文" style:family="paragraph">
      <style:paragraph-properties style:punctuation-wrap="simple" fo:text-align="center" fo:line-height="0.3104in" fo:margin-left="0in">
        <style:tab-stops/>
      </style:paragraph-properties>
      <style:text-properties style:font-name="Times New Roman" style:font-name-asian="新細明體" style:font-name-complex="Times New Roman" fo:font-size="12pt" style:font-size-asian="12pt" style:font-size-complex="12pt"/>
    </style:style>
    <style:style style:name="P3" style:parent-style-name="標題4" style:family="paragraph">
      <style:paragraph-properties style:punctuation-wrap="simple"/>
    </style:style>
    <style:style style:name="P4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5" style:parent-style-name="本文" style:family="paragraph">
      <style:paragraph-properties style:punctuation-wrap="simple" style:snap-to-layout-grid="false" fo:text-align="justify" fo:margin-top="0.05in" fo:margin-left="0.3333in" fo:text-indent="0.3861in">
        <style:tab-stops/>
      </style:paragraph-properties>
      <style:text-properties fo:letter-spacing="-0.0006in"/>
    </style:style>
    <style:style style:name="P6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7" style:parent-style-name="標題4" style:family="paragraph">
      <style:paragraph-properties style:punctuation-wrap="simple"/>
    </style:style>
    <style:style style:name="P8" style:parent-style-name="本文" style:family="paragraph">
      <style:paragraph-properties style:punctuation-wrap="simple" style:snap-to-layout-grid="false" fo:text-align="justify" fo:margin-top="0.05in" fo:margin-left="0.7166in" fo:text-indent="-0.3833in">
        <style:tab-stops/>
      </style:paragraph-properties>
    </style:style>
    <style:style style:name="T9" style:parent-style-name="預設段落字型" style:family="text">
      <style:text-properties fo:letter-spacing="-0.0013in"/>
    </style:style>
    <style:style style:name="T10" style:parent-style-name="預設段落字型" style:family="text">
      <style:text-properties fo:letter-spacing="-0.0006in"/>
    </style:style>
    <style:style style:name="P11" style:parent-style-name="本文" style:family="paragraph">
      <style:paragraph-properties style:punctuation-wrap="simple" style:snap-to-layout-grid="false" fo:text-align="justify" fo:margin-top="0.0104in" fo:margin-left="0.7166in" fo:text-indent="-0.3833in">
        <style:tab-stops/>
      </style:paragraph-properties>
    </style:style>
    <style:style style:name="T12" style:parent-style-name="預設段落字型" style:family="text">
      <style:text-properties fo:letter-spacing="-0.0013in"/>
    </style:style>
    <style:style style:name="T13" style:parent-style-name="預設段落字型" style:family="text">
      <style:text-properties fo:letter-spacing="-0.0006in"/>
    </style:style>
    <style:style style:name="P14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15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16" style:parent-style-name="本文" style:family="paragraph">
      <style:paragraph-properties style:punctuation-wrap="simple" style:snap-to-layout-grid="false" fo:text-align="justify" fo:margin-top="0.0131in" fo:margin-left="0.7166in" fo:text-indent="-0.3833in">
        <style:tab-stops/>
      </style:paragraph-properties>
      <style:text-properties fo:letter-spacing="-0.0013in"/>
    </style:style>
    <style:style style:name="P17" style:parent-style-name="本文" style:family="paragraph">
      <style:paragraph-properties style:punctuation-wrap="simple" style:snap-to-layout-grid="false" fo:margin-top="0.0131in" fo:margin-left="0.7194in" fo:text-indent="-0.3861in">
        <style:tab-stops/>
      </style:paragraph-properties>
      <style:text-properties fo:letter-spacing="-0.0006in"/>
    </style:style>
    <style:style style:name="P18" style:parent-style-name="本文" style:family="paragraph">
      <style:paragraph-properties style:punctuation-wrap="simple" style:snap-to-layout-grid="false" fo:margin-top="0.0118in" fo:margin-left="0.2826in" fo:margin-right="1.1152in" fo:text-indent="-0.2138in">
        <style:tab-stops/>
      </style:paragraph-properties>
    </style:style>
    <style:style style:name="T19" style:parent-style-name="預設段落字型" style:family="text">
      <style:text-properties fo:font-weight="bold" style:font-weight-asian="bold" style:font-weight-complex="bold" fo:letter-spacing="-0.0006in"/>
    </style:style>
    <style:style style:name="T20" style:parent-style-name="預設段落字型" style:family="text">
      <style:text-properties fo:font-weight="bold" style:font-weight-asian="bold" style:font-weight-complex="bold"/>
    </style:style>
    <style:style style:name="P2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5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26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7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8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0" style:parent-style-name="本文" style:family="paragraph">
      <style:paragraph-properties style:punctuation-wrap="simple" fo:margin-top="0.0118in" fo:line-height="120%" fo:margin-left="0.468in" fo:text-indent="-0.3972in">
        <style:tab-stops/>
      </style:paragraph-properties>
      <style:text-properties fo:font-weight="bold" style:font-weight-asian="bold" style:font-weight-complex="bold" fo:letter-spacing="-0.0006in"/>
    </style:style>
    <style:style style:name="P31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34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35" style:parent-style-name="預設段落字型" style:family="text">
      <style:text-properties fo:letter-spacing="-0.0013in"/>
    </style:style>
    <style:style style:name="T36" style:parent-style-name="預設段落字型" style:family="text">
      <style:text-properties fo:letter-spacing="0.0006in"/>
    </style:style>
    <style:style style:name="T37" style:parent-style-name="預設段落字型" style:family="text">
      <style:text-properties fo:letter-spacing="-0.0013in"/>
    </style:style>
    <style:style style:name="P3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39" style:parent-style-name="預設段落字型" style:family="text">
      <style:text-properties fo:letter-spacing="-0.0013in"/>
    </style:style>
    <style:style style:name="T40" style:parent-style-name="預設段落字型" style:family="text">
      <style:text-properties fo:letter-spacing="0.0006in"/>
    </style:style>
    <style:style style:name="P41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42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43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44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45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</style:style>
    <style:style style:name="T46" style:parent-style-name="預設段落字型" style:family="text">
      <style:text-properties fo:letter-spacing="-0.0013in"/>
    </style:style>
    <style:style style:name="T47" style:parent-style-name="預設段落字型" style:family="text">
      <style:text-properties fo:color="#000000"/>
    </style:style>
    <style:style style:name="T48" style:parent-style-name="預設段落字型" style:family="text">
      <style:text-properties fo:letter-spacing="-0.0013in"/>
    </style:style>
    <style:style style:name="P49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TableColumn51" style:family="table-column">
      <style:table-column-properties style:column-width="1.3777in" style:use-optimal-column-width="false"/>
    </style:style>
    <style:style style:name="TableColumn52" style:family="table-column">
      <style:table-column-properties style:column-width="4.234in" style:use-optimal-column-width="false"/>
    </style:style>
    <style:style style:name="TableColumn53" style:family="table-column">
      <style:table-column-properties style:column-width="0.9847in" style:use-optimal-column-width="false"/>
    </style:style>
    <style:style style:name="Table50" style:family="table">
      <style:table-properties style:width="6.5965in" style:rel-width="94.18%" fo:margin-left="0.5875in" table:align="left"/>
    </style:style>
    <style:style style:name="TableRow54" style:family="table-row">
      <style:table-row-properties style:min-row-height="0.4159in" style:use-optimal-row-height="false"/>
    </style:style>
    <style:style style:name="TableCell55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57" style:parent-style-name="預設段落字型" style:family="text">
      <style:text-properties fo:font-weight="bold" style:font-weight-asian="bold" style:font-weight-complex="bold"/>
    </style:style>
    <style:style style:name="TableCell5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5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60" style:parent-style-name="預設段落字型" style:family="text">
      <style:text-properties fo:font-weight="bold" style:font-weight-asian="bold" style:font-weight-complex="bold"/>
    </style:style>
    <style:style style:name="TableCell61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2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font-weight="bold" style:font-weight-asian="bold" style:font-weight-complex="bold"/>
    </style:style>
    <style:style style:name="TableRow63" style:family="table-row">
      <style:table-row-properties style:min-row-height="0.384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7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71" style:family="table-row">
      <style:table-row-properties style:min-row-height="0.3895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style:punctuation-wrap="simple" style:snap-to-layout-grid="false" fo:text-align="center" fo:margin-left="0in">
        <style:tab-stops/>
      </style:paragraph-properties>
      <style:text-properties fo:letter-spacing="-0.0013in"/>
    </style:style>
    <style:style style:name="P7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77" style:family="table-row">
      <style:table-row-properties style:min-row-height="0.484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8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3" style:family="table-row">
      <style:table-row-properties style:min-row-height="0.4902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清單段落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8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89" style:family="table-row">
      <style:table-row-properties style:min-row-height="0.4777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9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95" style:family="table-row">
      <style:table-row-properties style:min-row-height="0.4777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2" style:family="table-row">
      <style:table-row-properties style:min-row-height="0.5576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09" style:family="table-row">
      <style:table-row-properties style:min-row-height="1.1291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114" style:parent-style-name="預設段落字型" style:family="text">
      <style:text-properties fo:letter-spacing="-0.0013in"/>
    </style:style>
    <style:style style:name="P11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16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1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20" style:family="table-row">
      <style:table-row-properties style:min-row-height="1.1916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25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26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27" style:parent-style-name="預設段落字型" style:family="text">
      <style:text-properties fo:letter-spacing="-0.0013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3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31" style:family="table-row">
      <style:table-row-properties style:min-row-height="1.1916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3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3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38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39" style:family="table-row">
      <style:table-row-properties style:min-row-height="1.1916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44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45" style:parent-style-name="預設段落字型" style:family="text">
      <style:text-properties fo:letter-spacing="-0.0013in"/>
    </style:style>
    <style:style style:name="T146" style:parent-style-name="預設段落字型" style:family="text">
      <style:text-properties fo:letter-spacing="-0.0013in"/>
    </style:style>
    <style:style style:name="P14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48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49" style:family="table-row">
      <style:table-row-properties style:min-row-height="1.1916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54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55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5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5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58" style:family="table-row">
      <style:table-row-properties style:min-row-height="1.1916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P163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64" style:parent-style-name="預設段落字型" style:family="text">
      <style:text-properties fo:letter-spacing="-0.0013in"/>
    </style:style>
    <style:style style:name="T165" style:parent-style-name="預設段落字型" style:family="text">
      <style:text-properties fo:letter-spacing="-0.0013in"/>
    </style:style>
    <style:style style:name="P16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67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68" style:family="table-row">
      <style:table-row-properties style:min-row-height="0.4118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75" style:family="table-row">
      <style:table-row-properties style:min-row-height="0.5805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18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Row183" style:family="table-row">
      <style:table-row-properties style:min-row-height="0.3548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本文" style:family="paragraph">
      <style:paragraph-properties style:punctuation-wrap="simple" style:snap-to-layout-grid="false" fo:margin-left="0in">
        <style:tab-stops/>
      </style:paragraph-properties>
    </style:style>
    <style:style style:name="T188" style:parent-style-name="預設段落字型" style:family="text">
      <style:text-properties fo:letter-spacing="-0.0013in"/>
    </style:style>
    <style:style style:name="T189" style:parent-style-name="預設段落字型" style:family="text">
      <style:text-properties fo:letter-spacing="-0.0013in"/>
    </style:style>
    <style:style style:name="P190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P191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192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193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  <style:text-properties fo:letter-spacing="-0.0013in"/>
    </style:style>
    <style:style style:name="P194" style:parent-style-name="本文" style:family="paragraph">
      <style:paragraph-properties style:punctuation-wrap="simple" style:snap-to-layout-grid="false" fo:margin-left="0.8138in" fo:text-indent="-0.8125in">
        <style:tab-stops/>
      </style:paragraph-properties>
    </style:style>
    <style:style style:name="T195" style:parent-style-name="預設段落字型" style:family="text">
      <style:text-properties fo:letter-spacing="-0.0013in"/>
    </style:style>
    <style:style style:name="P196" style:parent-style-name="本文" style:family="paragraph">
      <style:paragraph-properties style:punctuation-wrap="simple" style:snap-to-layout-grid="false" fo:margin-left="0in">
        <style:tab-stops/>
      </style:paragraph-properties>
      <style:text-properties fo:letter-spacing="-0.0013in"/>
    </style:style>
    <style:style style:name="TableRow197" style:family="table-row">
      <style:table-row-properties style:min-row-height="0.593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02" style:parent-style-name="本文" style:family="paragraph">
      <style:paragraph-properties style:punctuation-wrap="simple" style:snap-to-layout-grid="false" fo:text-align="center" fo:margin-left="0in">
        <style:tab-stops/>
      </style:paragraph-properties>
    </style:style>
    <style:style style:name="P20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0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05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06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07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08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09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10" style:parent-style-name="本文" style:family="paragraph">
      <style:paragraph-properties style:punctuation-wrap="simple" style:snap-to-layout-grid="false" fo:text-align="justify" fo:margin-top="0.0131in" fo:margin-left="1.2416in" fo:text-indent="-0.575in">
        <style:tab-stops/>
      </style:paragraph-properties>
      <style:text-properties fo:letter-spacing="-0.0013in"/>
    </style:style>
    <style:style style:name="P211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12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13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14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</style:style>
    <style:style style:name="T215" style:parent-style-name="預設段落字型" style:family="text">
      <style:text-properties fo:letter-spacing="-0.0013in"/>
    </style:style>
    <style:style style:name="T216" style:parent-style-name="超連結" style:family="text">
      <style:text-properties fo:letter-spacing="-0.0013in"/>
    </style:style>
    <style:style style:name="P217" style:parent-style-name="本文" style:family="paragraph">
      <style:paragraph-properties style:punctuation-wrap="simple" style:snap-to-layout-grid="false" fo:text-align="center" fo:margin-top="0.05in" fo:margin-left="0.7222in" fo:text-indent="-0.3888in">
        <style:tab-stops/>
      </style:paragraph-properties>
    </style:style>
    <style:style style:name="T21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219" style:parent-style-name="標題4" style:family="paragraph">
      <style:paragraph-properties style:punctuation-wrap="simple" style:snap-to-layout-grid="false" fo:margin-top="0.0097in" fo:margin-left="0in">
        <style:tab-stops/>
      </style:paragraph-properties>
      <style:text-properties fo:letter-spacing="-0.0006in"/>
    </style:style>
    <style:style style:name="P220" style:parent-style-name="標題4" style:family="paragraph">
      <style:paragraph-properties style:punctuation-wrap="simple" style:snap-to-layout-grid="false" fo:margin-top="0.0097in" fo:margin-left="0in">
        <style:tab-stops/>
      </style:paragraph-properties>
    </style:style>
    <style:style style:name="T221" style:parent-style-name="預設段落字型" style:family="text">
      <style:text-properties fo:letter-spacing="-0.0006in"/>
    </style:style>
    <style:style style:name="P222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23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24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25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26" style:parent-style-name="本文" style:family="paragraph">
      <style:paragraph-properties style:punctuation-wrap="simple" style:snap-to-layout-grid="false" fo:margin-top="0.05in" fo:margin-left="0.7194in" fo:text-indent="-0.3861in">
        <style:tab-stops/>
      </style:paragraph-properties>
      <style:text-properties fo:letter-spacing="-0.0006in"/>
    </style:style>
    <style:style style:name="P227" style:parent-style-name="本文" style:family="paragraph">
      <style:paragraph-properties style:punctuation-wrap="simple" style:snap-to-layout-grid="false" fo:margin-top="0.05in" fo:margin-left="0.7166in" fo:text-indent="-0.3833in">
        <style:tab-stops/>
      </style:paragraph-properties>
      <style:text-properties fo:letter-spacing="-0.0013in"/>
    </style:style>
    <style:style style:name="P228" style:parent-style-name="本文" style:family="paragraph">
      <style:paragraph-properties style:punctuation-wrap="simple" fo:margin-top="0.0131in" fo:line-height="115%" fo:margin-left="0in">
        <style:tab-stops/>
      </style:paragraph-properties>
    </style:style>
    <style:style style:name="T229" style:parent-style-name="預設段落字型" style:family="text">
      <style:text-properties fo:font-weight="bold" style:font-weight-asian="bold" style:font-weight-complex="bold"/>
    </style:style>
    <style:style style:name="T230" style:parent-style-name="預設段落字型" style:family="text">
      <style:text-properties fo:font-weight="bold" style:font-weight-asian="bold" style:font-weight-complex="bold" fo:letter-spacing="-0.0006in"/>
    </style:style>
    <style:style style:name="T231" style:parent-style-name="預設段落字型" style:family="text">
      <style:text-properties fo:letter-spacing="-0.0006in"/>
    </style:style>
    <style:style style:name="P232" style:parent-style-name="本文" style:family="paragraph">
      <style:paragraph-properties style:punctuation-wrap="simple" fo:margin-top="0.0131in" fo:line-height="115%" fo:margin-left="0in" fo:margin-right="0.0326in">
        <style:tab-stops/>
      </style:paragraph-properties>
    </style:style>
    <style:style style:name="T233" style:parent-style-name="預設段落字型" style:family="text">
      <style:text-properties fo:font-weight="bold" style:font-weight-asian="bold" style:font-weight-complex="bold" fo:letter-spacing="-0.0006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AI無人機教育論壇實施計畫</text:p>
      <text:p text:style-name="P2"/>
      <text:list text:style-name="LFO2" text:continue-numbering="true">
        <text:list-item>
          <text:p text:style-name="P3">計畫緣起</text:p>
        </text:list-item>
      </text:list>
      <text:p text:style-name="P4">隨著人工智慧（AI）與無人機技術快速發展，無人機已從單純飛行工具，轉型為結合感測、通訊與即時運算的「智慧載體」，廣泛應用於防災、交通、教育、產業等領域，近年來認為無人機可視為「會飛的邊緣運算中心」，具備即時判斷與自主決策能力。</text:p>
      <text:p text:style-name="P5">臺北市近年積極推動無人機教育，涵蓋培育無人機種子教師、辦理學生營隊與全市性年度無人機競賽，參與學校與師生逐年成長，競賽及課程導入AI辨識、無人機足球等創新應用。為進一步鏈結產官學研資源，建立跨域交流平台，特規劃本論壇。</text:p>
      <text:p text:style-name="P6"/>
      <text:h text:style-name="P7" text:outline-level="4">貳、目的</text:h>
      <text:p text:style-name="P8"><text:span text:style-name="T9">一、因應人工智慧與無人機技術快速融合趨勢，透過論壇邀集產官學研各界專家學者，分享最新技術發展、應用案例與政策趨勢，促進跨領域對話與知識交流，建立臺北市AI無人機發展之核心交流機制</text:span><text:span text:style-name="T10">。</text:span></text:p>
      <text:p text:style-name="P11"><text:span text:style-name="T12">二、結合本市無人機教育中心與各級學校，展示AI融入無人機課程之教學成果，促進跨校合作與資源共享，強化學生在運算思維、程式設計、AI應用及系統整合等關鍵能力，培育具備未來科技素養人才</text:span><text:span text:style-name="T13">。</text:span></text:p>
      <text:p text:style-name="P14">三、探討AI無人機於智慧交通、防災應變、環境監測、城市治理等領域之應用模式，深化本市智慧城市政策推動，並呼應低空經濟發展趨勢，拓展無人機多元應用場域。</text:p>
      <text:p text:style-name="P15">四、藉由論壇凝聚共識，推動跨校、跨機構及跨領域合作，進一步規劃長期推動機制，如課程共授、資源共享平台及聯盟組織，確保無人機教育與應用持續深化與永續發展。</text:p>
      <text:p text:style-name="P16">五、透過論壇成果展示與媒體宣傳，建立臺北市在無人機教育與創新應用領域之領導地位，提升城市能見度，並逐步發展為具指標性之科技教育品牌活動。</text:p>
      <text:p text:style-name="P17"/>
      <text:p text:style-name="P18"><text:span text:style-name="T19">參、</text:span><text:span text:style-name="T20">辦理單位<text:s/></text:span></text:p>
      <text:p text:style-name="P21">一、主辦單位：臺北市政府教育局（以下簡稱本局）</text:p>
      <text:p text:style-name="P22">二、承辦單位：臺北市無人機教育中心（木柵高工）</text:p>
      <text:p text:style-name="P23">三、協辦單位：大專院校、科技公司及領航計畫學校</text:p>
      <text:p text:style-name="P24"/>
      <text:p text:style-name="P25">肆、論壇主題：AI賦能無人機：智慧城市與低空經濟新未來</text:p>
      <text:p text:style-name="P26">一、AI無人機與智慧城市應用</text:p>
      <text:p text:style-name="P27">二、無人機教育與人才培育</text:p>
      <text:p text:style-name="P28">三、無人機產業鏈與低空經濟發展</text:p>
      <text:soft-page-break/>
      <text:p text:style-name="P29">四、無人機前沿技術實務經驗及發展</text:p>
      <text:p text:style-name="P30">伍、活動規劃</text:p>
      <text:p text:style-name="P31">一、辦理時間：115年7月13日（星期一）</text:p>
      <text:p text:style-name="P32">二、辦理地點：臺北市立木柵高級工業職業學校活動中心</text:p>
      <text:p text:style-name="P33">三、活動內容：</text:p>
      <text:p text:style-name="P34"><text:span text:style-name="T35">（一）</text:span><text:span text:style-name="T36">開幕式：說明</text:span><text:span text:style-name="T37">本市AI無人機教育及發佈本市校園無人機教材、未來無人機應用發展推動方向。</text:span></text:p>
      <text:p text:style-name="P38"><text:span text:style-name="T39">（二）</text:span><text:span text:style-name="T40">表演賽：透過無人機戶外表演賽，呈現無人機操控技術與應用特色，提升活動亮點與觀賞性。</text:span></text:p>
      <text:p text:style-name="P41">（三）專題演講：邀請政府單位、研究機構、學術界及產業界等專家代表進行專題演講，分享AI無人機產業發展政策展望、AI驅動無人載具的未來發展藍圖及AI無人機人才培育與未來發展等。</text:p>
      <text:p text:style-name="P42">（四）主題論壇：針對本論壇核心議題，規劃跨領域對談，邀集產官學研代表進行意見交流。</text:p>
      <text:p text:style-name="P43">（五）教學與成果展示：展示本市114年度無人機領航計畫各級學校推動無人機教育及AI無人機應用教學成果，包含課程設計、學生專題作品及競賽成果等。</text:p>
      <text:p text:style-name="P44">（六）無人機攤位與體驗活動：匯集產業界、大專院校、協會擺攤，展示無人機最新趨勢及應用實務，並規劃無人機足球、AI無人機應用等互動，<text:bookmark-start text:name="_Hlk231320459"/>提供與會人員實際觀摩<text:bookmark-end text:name="_Hlk231320459"/>與體驗。</text:p>
      <text:p text:style-name="P45"><text:span text:style-name="T46">（七）無人機足球射門挑戰賽：設置</text:span><text:span text:style-name="T47">20公分級無人機足球場，</text:span><text:span text:style-name="T48">開放學生現場報名，體驗無人機新興運動樂趣。</text:span></text:p>
      <text:p text:style-name="P49">四、活動議程：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header-rows>
          <table:table-row table:style-name="TableRow54">
            <table:table-cell table:style-name="TableCell55">
              <text:p text:style-name="P56"><text:bookmark-start text:name="_Hlk233120944"/><text:span text:style-name="T57">時間</text:span></text:p>
            </table:table-cell>
            <table:table-cell table:style-name="TableCell58">
              <text:p text:style-name="P59"><text:span text:style-name="T60">活動內容</text:span></text:p>
            </table:table-cell>
            <table:table-cell table:style-name="TableCell61">
              <text:p text:style-name="P62">活動地點</text:p>
            </table:table-cell>
          </table:table-row>
        </table:table-header-rows>
        <table:table-row table:style-name="TableRow63">
          <table:table-cell table:style-name="TableCell64">
            <text:p text:style-name="P65">08:30–09:00</text:p>
          </table:table-cell>
          <table:table-cell table:style-name="TableCell66">
            <text:p text:style-name="P67">報到入場</text:p>
          </table:table-cell>
          <table:table-cell table:style-name="TableCell68" table:number-rows-spanned="5">
            <text:p text:style-name="P69">活動中心</text:p>
            <text:p text:style-name="P70">1樓</text:p>
          </table:table-cell>
        </table:table-row>
        <table:table-row table:style-name="TableRow71">
          <table:table-cell table:style-name="TableCell72">
            <text:p text:style-name="P73">09:00–09:10</text:p>
          </table:table-cell>
          <table:table-cell table:style-name="TableCell74">
            <text:p text:style-name="P75">開場表演、貴賓介紹</text:p>
          </table: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09:10–09:15</text:p>
          </table:table-cell>
          <table:table-cell table:style-name="TableCell80">
            <text:p text:style-name="P81">臺北市無人機教育未來發展簡報</text:p>
          </table:table-cell>
          <table:covered-table-cell>
            <text:p text:style-name="P82"/>
          </table:covered-table-cell>
        </table:table-row>
        <table:table-row table:style-name="TableRow83">
          <table:table-cell table:style-name="TableCell84">
            <text:p text:style-name="P85">09:15–09:21</text:p>
          </table:table-cell>
          <table:table-cell table:style-name="TableCell86">
            <text:p text:style-name="P87">長官貴賓致詞</text:p>
          </table:table-cell>
          <table:covered-table-cell>
            <text:p text:style-name="P88"/>
          </table:covered-table-cell>
        </table:table-row>
        <table:table-row table:style-name="TableRow89">
          <table:table-cell table:style-name="TableCell90">
            <text:p text:style-name="P91">09:21-09:28</text:p>
          </table:table-cell>
          <table:table-cell table:style-name="TableCell92">
            <text:p text:style-name="P93">論壇開幕啟動儀式</text:p>
          </table:table-cell>
          <table:covered-table-cell>
            <text:p text:style-name="P94"/>
          </table:covered-table-cell>
        </table:table-row>
        <table:table-row table:style-name="TableRow95">
          <table:table-cell table:style-name="TableCell96">
            <text:p text:style-name="P97">09:28-09:35</text:p>
          </table:table-cell>
          <table:table-cell table:style-name="TableCell98">
            <text:p text:style-name="P99">中場休息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09:35-09:40</text:p>
          </table:table-cell>
          <table:table-cell table:style-name="TableCell105">
            <text:p text:style-name="P106">無人機戶外表演賽</text:p>
          </table:table-cell>
          <table:table-cell table:style-name="TableCell107">
            <text:p text:style-name="P108">活動中心前廣場</text:p>
          </table:table-cell>
        </table:table-row>
        <text:soft-page-break/>
        <table:table-row table:style-name="TableRow109">
          <table:table-cell table:style-name="TableCell110">
            <text:p text:style-name="P111">10:10-16:00</text:p>
          </table:table-cell>
          <table:table-cell table:style-name="TableCell112">
            <text:p text:style-name="P113">無人機攤位與體驗活動、<text:span text:style-name="T114">無人機足球射門挑戰賽</text:span></text:p>
            <text:p text:style-name="P115">114年度臺北市高級中等以下學校無人機</text:p>
            <text:p text:style-name="P116">領航計畫學校教學成果展示</text:p>
          </table:table-cell>
          <table:table-cell table:style-name="TableCell117">
            <text:p text:style-name="P118">活動中心</text:p>
            <text:p text:style-name="P119">3樓</text:p>
          </table:table-cell>
        </table:table-row>
        <table:table-row table:style-name="TableRow120">
          <table:table-cell table:style-name="TableCell121">
            <text:p text:style-name="P122">10:00–10:30</text:p>
          </table:table-cell>
          <table:table-cell table:style-name="TableCell123">
            <text:p text:style-name="P124">專題演講一(政府單位代表)</text:p>
            <text:p text:style-name="P125">演講者：交通部民用航空局無人機工作小組<text:line-break/><text:s text:c="8"/>耿驊執行秘書</text:p>
            <text:p text:style-name="P126"><text:span text:style-name="T127">演講主題：無人機產業發展政策展望</text:span></text:p>
          </table:table-cell>
          <table:table-cell table:style-name="TableCell128" table:number-rows-spanned="5">
            <text:p text:style-name="P129">活動中心</text:p>
            <text:p text:style-name="P130">1樓</text:p>
          </table:table-cell>
        </table:table-row>
        <table:table-row table:style-name="TableRow131">
          <table:table-cell table:style-name="TableCell132">
            <text:p text:style-name="P133">10:30–11:00</text:p>
          </table:table-cell>
          <table:table-cell table:style-name="TableCell134">
            <text:p text:style-name="P135">專題演講二(研究機構代表)</text:p>
            <text:p text:style-name="P136">演講者：<text:bookmark-start text:name="_Hlk231913964"/>財團法人國家實驗研究院<text:bookmark-end text:name="_Hlk231913964"/><text:line-break/><text:s text:c="8"/>林俊良副院長</text:p>
            <text:p text:style-name="P137">演講主題：AI驅動無人載具的未來發展藍圖</text:p>
          </table:table-cell>
          <table:covered-table-cell>
            <text:p text:style-name="P138"/>
          </table:covered-table-cell>
        </table:table-row>
        <table:table-row table:style-name="TableRow139">
          <table:table-cell table:style-name="TableCell140">
            <text:p text:style-name="P141">11:00–11:30</text:p>
          </table:table-cell>
          <table:table-cell table:style-name="TableCell142">
            <text:p text:style-name="P143">專題演講三(學術界代表)</text:p>
            <text:p text:style-name="P144"><text:span text:style-name="T145">演講者：國立虎尾科技大學</text:span><text:span text:style-name="T146"><text:line-break/><text:s text:c="8"/>宋朝宗特聘教授</text:span></text:p>
            <text:p text:style-name="P147">演講主題：AI無人機人才培育與未來發展</text:p>
          </table:table-cell>
          <table:covered-table-cell>
            <text:p text:style-name="P148"/>
          </table:covered-table-cell>
        </table:table-row>
        <table:table-row table:style-name="TableRow149">
          <table:table-cell table:style-name="TableCell150">
            <text:p text:style-name="P151">11:30–12:00</text:p>
          </table:table-cell>
          <table:table-cell table:style-name="TableCell152">
            <text:p text:style-name="P153">專題演講四(產業界代表)</text:p>
            <text:p text:style-name="P154">演講者：航見科技股份有限公司</text:p>
            <text:p text:style-name="P155"><text:s text:c="8"/>張東琳創辦人暨執行長</text:p>
            <text:p text:style-name="P156">演講主題：無人機產業創新應用與智慧城市實踐</text:p>
          </table:table-cell>
          <table:covered-table-cell>
            <text:p text:style-name="P157"/>
          </table:covered-table-cell>
        </table:table-row>
        <table:table-row table:style-name="TableRow158">
          <table:table-cell table:style-name="TableCell159">
            <text:p text:style-name="P160">12:00–12:30</text:p>
          </table:table-cell>
          <table:table-cell table:style-name="TableCell161">
            <text:p text:style-name="P162">專題演講五(產業界代表)</text:p>
            <text:p text:style-name="P163"><text:span text:style-name="T164">演講者：擎壤科技股份有限公司</text:span><text:span text:style-name="T165"><text:line-break/><text:s text:c="8"/>陳恆燈創辦人暨執行長</text:span></text:p>
            <text:p text:style-name="P166">演講主題：無人機創新創業以及農業應用</text:p>
          </table:table-cell>
          <table:covered-table-cell>
            <text:p text:style-name="P167"/>
          </table:covered-table-cell>
        </table:table-row>
        <table:table-row table:style-name="TableRow168">
          <table:table-cell table:style-name="TableCell169">
            <text:p text:style-name="P170">12:30–13:30</text:p>
          </table:table-cell>
          <table:table-cell table:style-name="TableCell171">
            <text:p text:style-name="P172">午餐時間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13:30–14:00</text:p>
          </table:table-cell>
          <table:table-cell table:style-name="TableCell178">
            <text:p text:style-name="P179">臺北市無人機教材教學分享</text:p>
          </table:table-cell>
          <table:table-cell table:style-name="TableCell180" table:number-rows-spanned="3">
            <text:p text:style-name="P181">活動中心</text:p>
            <text:p text:style-name="P182">1樓</text:p>
          </table:table-cell>
        </table:table-row>
        <table:table-row table:style-name="TableRow183">
          <table:table-cell table:style-name="TableCell184">
            <text:p text:style-name="P185">14:00–15:30</text:p>
          </table:table-cell>
          <table:table-cell table:style-name="TableCell186">
            <text:p text:style-name="P187">主題論壇：<text:span text:style-name="T188">AI賦能無人機</text:span><text:span text:style-name="T189"><text:line-break/><text:s text:c="10"/>—低空經濟新未來</text:span></text:p>
            <text:p text:style-name="P190">主持人：科學人雜誌 林大涵總經理</text:p>
            <text:p text:style-name="P191">與談人：</text:p>
            <text:p text:style-name="P192">台灣無人機應用發展協會 劉念慈副理事長</text:p>
            <text:p text:style-name="P193">奧斯丁國際有限公司 林宏哲執行長</text:p>
            <text:p text:style-name="P194"><text:span text:style-name="T195">浚研系統股份有限公司 周秉毅執行長</text:span></text:p>
          </table:table-cell>
          <table:covered-table-cell>
            <text:p text:style-name="P196"/>
          </table:covered-table-cell>
        </table:table-row>
        <text:soft-page-break/>
        <table:table-row table:style-name="TableRow197">
          <table:table-cell table:style-name="TableCell198">
            <text:p text:style-name="P199">15:30–16:00</text:p>
          </table:table-cell>
          <table:table-cell table:style-name="TableCell200">
            <text:p text:style-name="P201">綜合座談</text:p>
          </table:table-cell>
          <table:covered-table-cell>
            <text:p text:style-name="P202"/>
          </table:covered-table-cell>
        </table:table-row>
      </table:table>
      <text:p text:style-name="P203"><text:bookmark-end text:name="_Hlk233120944"/></text:p>
      <text:p text:style-name="P204">五、參與對象：</text:p>
      <text:p text:style-name="P205">（一）高級中等以下學校教師及學生</text:p>
      <text:p text:style-name="P206">（二）大專院校相關系所師生</text:p>
      <text:p text:style-name="P207">（三）無人機及人工智慧相關產業代表</text:p>
      <text:p text:style-name="P208">（四）政府機關（教育、科技、交通、消防等相關單位）</text:p>
      <text:p text:style-name="P209">（五）對AI無人機應用有興趣之人士</text:p>
      <text:p text:style-name="P210"/>
      <text:h text:style-name="P211" text:outline-level="4">陸、報名方式</text:h>
      <text:p text:style-name="P212">一、報名時間：即日起至115年7月8日（星期三）止。</text:p>
      <text:p text:style-name="P213">二、報名方式：免報名費，請逕至於「報名連結」或掃描「報名QR CODE」填妥報名資料，即完成報名。</text:p>
      <text:p text:style-name="P214"><text:span text:style-name="T215">三、報名連結及報名QR CODE：</text:span><text:a xlink:href="https://forms.gle/j4wXPua6pDFyz57s6" office:target-frame-name="_top" xlink:show="replace"><text:span text:style-name="T216">https://forms.gle/j4wXPua6pDFyz57s6</text:span></text:a></text:p>
      <text:p text:style-name="P217"><text:span text:style-name="T218"><draw:frame draw:z-index="251658240" draw:style-name="a0" draw:name="圖片 2" text:anchor-type="paragraph" svg:x="2.57847in" svg:y="0.04931in" svg:width="1.70833in" svg:height="1.70833in" style:rel-width="scale" style:rel-height="scale"><draw:image xlink:href="media/image1.png" xlink:type="simple" xlink:show="embed" xlink:actuate="onLoad"/><svg:title/><svg:desc/></draw:frame></text:span></text:p>
      <text:h text:style-name="P219" text:outline-level="4"/>
      <text:p text:style-name="內文"/>
      <text:p text:style-name="內文"/>
      <text:p text:style-name="內文"/>
      <text:p text:style-name="內文"/>
      <text:p text:style-name="內文"/>
      <text:p text:style-name="內文"/>
      <text:h text:style-name="P220" text:outline-level="4"><text:span text:style-name="T221">柒、預期效益</text:span></text:h>
      <text:p text:style-name="P222">一、建立本市AI無人機跨域交流平台，促進產官學研合作。</text:p>
      <text:p text:style-name="P223">二、提升無人機教育教學品質，強化學生跨域整合能力。</text:p>
      <text:p text:style-name="P224">三、促進AI無人機於智慧城市及公共服務之應用發展。</text:p>
      <text:p text:style-name="P225">四、鏈結產業資源，強化人才培育與就業接軌。</text:p>
      <text:p text:style-name="P226">五、提升臺北市於AI無人機教育及應用領域之能見度與影響力。</text:p>
      <text:p text:style-name="P227"/>
      <text:p text:style-name="P228"><text:span text:style-name="T229">柒</text:span><text:span text:style-name="T230">、經費：</text:span><text:span text:style-name="T231">由本局相關經費支應。</text:span></text:p>
      <text:p text:style-name="P232"><text:span text:style-name="T233">捌、本計畫經本局核定後實施，修訂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margin-left="0.5in">
        <style:tab-stops/>
      </style:paragraph-properties>
      <style:text-properties style:font-name="標楷體" style:font-name-asian="標楷體" style:font-name-complex="標楷體" style:letter-kerning="false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style:text-autospace="none"/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/>
    </style:style>
    <style:style style:name="本文" style:display-name="本文" style:family="paragraph" style:parent-style-name="內文">
      <style:paragraph-properties style:text-autospace="none" fo:margin-left="0.0694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Paragraph" style:display-name="Table Paragraph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/>
    </style:style>
    <style:style style:name="清單段落" style:display-name="清單段落" style:family="paragraph" style:parent-style-name="內文">
      <style:paragraph-properties style:text-autospace="none"/>
      <style:text-properties style:font-name="Times New Roman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size-complex="12pt" fo:hyphenate="false"/>
    </style:style>
    <style:style style:name="項目符號" style:display-name="項目符號" style:family="paragraph" style:parent-style-name="內文" style:list-style-name="LFO14">
      <style:paragraph-properties style:contextual-spacing="true"/>
      <style:text-properties fo:hyphenate="false"/>
    </style:style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/>
    </style:style>
    <text:list-style style:name="LFO14" style:display-name="LFO14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list-format-name="NLF1" style:num-format="壹, 貳, 參, ...">
        <style:list-level-properties text:space-before="0.0694in" text:min-label-width="0.4in" text:list-level-position-and-space-mode="label-alignment">
          <style:list-level-label-alignment text:label-followed-by="listtab" fo:margin-left="0.4694in" fo:text-indent="-0.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027in" text:min-label-width="0.3333in" text:list-level-position-and-space-mode="label-alignment">
          <style:list-level-label-alignment text:label-followed-by="listtab" fo:margin-left="0.736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361in" text:min-label-width="0.3333in" text:list-level-position-and-space-mode="label-alignment">
          <style:list-level-label-alignment text:label-followed-by="listtab" fo:margin-left="1.069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694in" text:min-label-width="0.3333in" text:list-level-position-and-space-mode="label-alignment">
          <style:list-level-label-alignment text:label-followed-by="listtab" fo:margin-left="1.40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027in" text:min-label-width="0.3333in" text:list-level-position-and-space-mode="label-alignment">
          <style:list-level-label-alignment text:label-followed-by="listtab" fo:margin-left="1.736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361in" text:min-label-width="0.3333in" text:list-level-position-and-space-mode="label-alignment">
          <style:list-level-label-alignment text:label-followed-by="listtab" fo:margin-left="2.069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694in" text:min-label-width="0.3333in" text:list-level-position-and-space-mode="label-alignment">
          <style:list-level-label-alignment text:label-followed-by="listtab" fo:margin-left="2.40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027in" text:min-label-width="0.3333in" text:list-level-position-and-space-mode="label-alignment">
          <style:list-level-label-alignment text:label-followed-by="listtab" fo:margin-left="2.736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361in" text:min-label-width="0.3333in" text:list-level-position-and-space-mode="label-alignment">
          <style:list-level-label-alignment text:label-followed-by="listtab" fo:margin-left="3.0694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6298in" fo:margin-left="0.6298in" fo:margin-bottom="0.6298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co 林</meta:initial-creator>
    <dc:creator>雲 李</dc:creator>
    <meta:creation-date>2026-06-30T00:31:00Z</meta:creation-date>
    <dc:date>2026-06-30T00:31:00Z</dc:date>
    <meta:print-date>2026-06-23T03:51:00Z</meta:print-date>
    <meta:template xlink:href="Normal.dotm" xlink:type="simple"/>
    <meta:editing-cycles>2</meta:editing-cycles>
    <meta:editing-duration>PT60S</meta:editing-duration>
    <meta:document-statistic meta:page-count="4" meta:paragraph-count="5" meta:word-count="398" meta:character-count="2666" meta:row-count="18" meta:non-whitespace-character-count="2273"/>
  </office:meta>
</office:document-meta>
</file>